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aanleggen van een dam met duiker en het vergraven van watergangen nabij Garnwerderweg 8 te Winsum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Omgevingsvergunning voor het aanleggen van een dam met duiker en het vergraven van watergangen nabij Garnwerderweg 8 te Winsum.</meta:user-defined>
    <meta:user-defined meta:name="OVERHEIDop.datumEindeReactietermijn">2026-09-17</meta:user-defined>
    <meta:user-defined meta:name="OVERHEIDop.TilID/OVERHEIDop.terinzageleggingOP">til-2026-31502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49</meta:user-defined>
    <meta:user-defined meta:name="OVERHEIDop.WsbID/DC.identifier">wsb-2026-20949</meta:user-defined>
    <meta:user-defined meta:name="OVERHEIDop.versieInformatie"/>
  </office:meta>
</office:document-meta>
</file>