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leggen van dam met duiker, aanbrengen verharding en aanleg natuurvriendelijke oever t.p.v. Bataafsekade 8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leggen van dam met duiker, aanbrengen verharding en aanleg natuurvriendelijke oever t.p.v. Bataafsekade 8 te Gorinchem. 
</text:p>
            <text:p text:style-name="common-al">Zaaknummer: 322850
</text:p>
            <text:p text:style-name="common-al">DSO verzoeknummer: 2026013100256
</text:p>
            <text:p text:style-name="common-al">Start bezwaartermijn: 06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9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22850</meta:user-defined>
    <meta:user-defined meta:name="DCTERMS.abstract">het leggen van dam met duiker, aanbrengen verharding en aanleg natuurvriendelijke oever t.p.v. Bataafsekade 8 te Gorinchem</meta:user-defined>
    <dc:language>nl</dc:language>
    <meta:user-defined meta:name="OVERHEIDop.locatietype/OVERHEIDop.gebiedsmarkering">Vlak</meta:user-defined>
    <meta:user-defined meta:name="DC.title">Waterschap Rivierenland - verlenen omgevingsvergunning voor het leggen van dam met duiker, aanbrengen verharding en aanleg natuurvriendelijke oever t.p.v. Bataafsekade 8 te Gorinchem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47</meta:user-defined>
    <meta:user-defined meta:name="OVERHEIDop.WsbID/DC.identifier">wsb-2026-20947</meta:user-defined>
    <meta:user-defined meta:name="OVERHEIDop.versieInformatie"/>
  </office:meta>
</office:document-meta>
</file>