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uitvoeren van kabelwerkzaamheden ter plaatse van Vleugeldijk 23 te Zuili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uitvoeren van kabelwerkzaamheden ter plaatse van Vleugeldijk 23 te Zuilichem 
</text:p>
            <text:p text:style-name="common-al">Zaaknummer: 341926
</text:p>
            <text:p text:style-name="common-al">DSO verzoeknummer: 2026080500540
</text:p>
            <text:p text:style-name="common-al">Ontvangst aanvraag: 05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94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1926</meta:user-defined>
    <meta:user-defined meta:name="DCTERMS.abstract">het uitvoeren van kabelwerkzaamheden ter plaatse van Vleugeldijk 23 te Zuiliche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uitvoeren van kabelwerkzaamheden ter plaatse van Vleugeldijk 23 te Zuilichem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42</meta:user-defined>
    <meta:user-defined meta:name="OVERHEIDop.WsbID/DC.identifier">wsb-2026-20942</meta:user-defined>
    <meta:user-defined meta:name="OVERHEIDop.versieInformatie"/>
  </office:meta>
</office:document-meta>
</file>