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wijderen van een gasaansluiting ter plaatse van Oudelandsedijk 4 in Dirksland</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05-08-2026 en geregistreerd onder zaaknummer  VTH202608-0120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94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4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4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120</meta:user-defined>
    <meta:user-defined meta:name="DCTERMS.abstract">het verwijderen van een gasaansluiting ter plaatse van Oudelandsedijk 4 in Dirksland</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wijderen van een gasaansluiting ter plaatse van Oudelandsedijk 4 in Dirksland</meta:user-defined>
    <meta:user-defined meta:name="DCTERMS.W3CDTF/DCTERMS.available">2026-08-07</meta:user-defined>
    <meta:user-defined meta:name="DCTERMS.W3CDTF/OVERHEIDop.jaargang">2026</meta:user-defined>
    <meta:user-defined meta:name="OVERHEIDop.publicationIssue">20941</meta:user-defined>
    <meta:user-defined meta:name="OVERHEIDop.WsbID/DC.identifier">wsb-2026-20941</meta:user-defined>
    <meta:user-defined meta:name="OVERHEIDop.versieInformatie"/>
  </office:meta>
</office:document-meta>
</file>