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wijzigen van de bestaande vergunning HAS2023_Z46941 - Lozingen OBES Stadshavens Groningen voor de locatie Stadshavens Groningen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wijzigen van de bestaande vergunning HAS2023_Z46941 - Lozingen OBES Stadshavens Groningen voor de locatie Stadshavens Groningen. De aanvraag is ontvangen op 3 augustus 2026 en geregistreerd onder zaak HAS2026_Z62576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09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ennisgeving aanvraag omgevingsvergunning voor een wateractiviteit voor het wijzigen van de bestaande vergunning HAS2023_Z46941 - Lozingen OBES Stadshavens Groningen voor de locatie Stadshavens Groningen - waterschap Hunze en Aa’s</meta:user-defined>
    <meta:user-defined meta:name="OVERHEIDop.datumEindeReactietermijn">2026-09-28</meta:user-defined>
    <meta:user-defined meta:name="OVERHEIDop.TilID/OVERHEIDop.terinzageleggingOP">til-2026-31462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32</meta:user-defined>
    <meta:user-defined meta:name="OVERHEIDop.WsbID/DC.identifier">wsb-2026-20932</meta:user-defined>
    <meta:user-defined meta:name="OVERHEIDop.versieInformatie"/>
  </office:meta>
</office:document-meta>
</file>