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Bekendmaking Vergunning Omgevingswet voor een wateractiviteit aanleggen en verwijderen kabel in profiel van vrije ruimte a-water DO1 en DO251 Halder 1a en 6a in Sint-Michielsgestel 0539370270</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aanleggen en verwijderen kabel in profiel van vrije ruimte a-water DO1 en DO251 Halder 1a en 6a in Sint-Michielsgestel.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common-al">
            <text:span text:style-name="nadrukvet">Contact</text:span>
          </text:p>
            <text:p text:style-name="last-al">Voor vragen over deze bekendmaking of een mondelinge toelichting op de stukken kunt u contact opnemen met team vergunningen, telefoonnummer: 0411 618 6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9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70270</meta:user-defined>
    <meta:user-defined meta:name="DCTERMS.abstract">aanleggen en verwijderen kabel in profiel van vrije ruimte a-water DO1 en DO251 Halder 1a en 6a in Sint-Michielsgestel</meta:user-defined>
    <dc:language>nl</dc:language>
    <meta:user-defined meta:name="OVERHEIDop.locatietype/OVERHEIDop.gebiedsmarkering">Punt</meta:user-defined>
    <meta:user-defined meta:name="DC.title">Bekendmaking Vergunning Omgevingswet voor een wateractiviteit aanleggen en verwijderen kabel in profiel van vrije ruimte a-water DO1 en DO251 Halder 1a en 6a in Sint-Michielsgestel 0539370270</meta:user-defined>
    <meta:user-defined meta:name="DCTERMS.W3CDTF/DCTERMS.available">2026-08-07</meta:user-defined>
    <meta:user-defined meta:name="OVERHEIDop.externeBijlage">Vergunning verleend |exb-2026-28162</meta:user-defined>
    <meta:user-defined meta:name="DCTERMS.W3CDTF/OVERHEIDop.jaargang">2026</meta:user-defined>
    <meta:user-defined meta:name="OVERHEIDop.publicationIssue">20928</meta:user-defined>
    <meta:user-defined meta:name="OVERHEIDop.WsbID/DC.identifier">wsb-2026-20928</meta:user-defined>
    <meta:user-defined meta:name="OVERHEIDop.versieInformatie"/>
  </office:meta>
</office:document-meta>
</file>