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aanleggen en in stand houden van een overstortvoorziening voor het lozen van hemelwa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aanleggen en in stand houden van een overstortvoorziening voor het lozen van hemelwater op de Berkel</text:p>
            <text:p text:style-name="common-al">Locatie: Lochemseweg in Borculo</text:p>
            <text:p text:style-name="common-al">Zaaknummer: DSO2026070101233</text:p>
            <text:p text:style-name="common-al">Datum bekendmaking besluit: 5 augustus 2026</text:p>
            <text:p text:style-name="common-al"> 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092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2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2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leende omgevingsvergunning wateractiviteit voor het aanleggen en in stand houden van een overstortvoorziening voor het lozen van hemelwater</meta:user-defined>
    <meta:user-defined meta:name="DCTERMS.W3CDTF/DCTERMS.available">2026-08-07</meta:user-defined>
    <meta:user-defined meta:name="DCTERMS.W3CDTF/OVERHEIDop.jaargang">2026</meta:user-defined>
    <meta:user-defined meta:name="OVERHEIDop.publicationIssue">20927</meta:user-defined>
    <meta:user-defined meta:name="OVERHEIDop.WsbID/DC.identifier">wsb-2026-20927</meta:user-defined>
    <meta:user-defined meta:name="OVERHEIDop.versieInformatie"/>
  </office:meta>
</office:document-meta>
</file>