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aanleggen/verplaatsen van 2 dammen met tijdelijke duikers in de waterloop bij de nieuwbouwwijk De Gouwe Vaart Noord nabij Haling 17-E in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5-08-2026
				</text:p>
            <text:p text:style-name="common-al">
            <text:span text:style-name="nadrukvet"> Zaaknummer: </text:span> 2026072222277
				</text:p>
            <text:p text:style-name="common-al">
            <text:span text:style-name="nadrukvet"> Besluitkenmerk: </text:span> 99990000134166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92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72222277</meta:user-defined>
    <meta:user-defined meta:name="DCTERMS.abstract">het aanleggen/verplaatsen van 2 dammen met tijdelijke duikers in de waterloop bij de nieuwbouwwijk De Gouwe Vaart Noord nabij Haling 17-E in Enkhuiz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aanleggen/verplaatsen van 2 dammen met tijdelijke duikers in de waterloop bij de nieuwbouwwijk De Gouwe Vaart Noord nabij Haling 17-E in Enkhuiz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26</meta:user-defined>
    <meta:user-defined meta:name="OVERHEIDop.WsbID/DC.identifier">wsb-2026-20926</meta:user-defined>
    <meta:user-defined meta:name="OVERHEIDop.versieInformatie"/>
  </office:meta>
</office:document-meta>
</file>