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8714 voor groot onderhoud aan de Oostbaan op luchthaven Schiphol in de gemeente Haarlemm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groot onderhoud aan de Oostbaan op luchthaven Schiphol in de gemeente Haarlemmermeer.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16-07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092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0709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28714 voor groot onderhoud aan de Oostbaan op luchthaven Schiphol in de gemeente Haarlemmermeer.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23</meta:user-defined>
    <meta:user-defined meta:name="OVERHEIDop.WsbID/DC.identifier">wsb-2026-20923</meta:user-defined>
    <meta:user-defined meta:name="OVERHEIDop.versieInformatie"/>
  </office:meta>
</office:document-meta>
</file>