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6928 voor  de realisatie van 67 woningen project 'Vlietkade' in Bodegrav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de realisatie van 67 woningen project 'Vlietkade' in Bodegraven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1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92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2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2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0710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6928 voor  de realisatie van 67 woningen project 'Vlietkade' in Bodegraven.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22</meta:user-defined>
    <meta:user-defined meta:name="OVERHEIDop.WsbID/DC.identifier">wsb-2026-20922</meta:user-defined>
    <meta:user-defined meta:name="OVERHEIDop.versieInformatie"/>
  </office:meta>
</office:document-meta>
</file>