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diverse werkzaamheden om de woonunits op de bestaande COA-locatie te vervangen nabij Schouwerzijlsterweg 8 te Win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Omgevingsvergunning voor diverse werkzaamheden om de woonunits op de bestaande COA-locatie te vervangen nabij Schouwerzijlsterweg 8 te Winsum</meta:user-defined>
    <meta:user-defined meta:name="OVERHEIDop.datumEindeReactietermijn">2026-09-17</meta:user-defined>
    <meta:user-defined meta:name="OVERHEIDop.TilID/OVERHEIDop.terinzageleggingOP">til-2026-31443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19</meta:user-defined>
    <meta:user-defined meta:name="OVERHEIDop.WsbID/DC.identifier">wsb-2026-20919</meta:user-defined>
    <meta:user-defined meta:name="OVERHEIDop.versieInformatie"/>
  </office:meta>
</office:document-meta>
</file>