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uitvoeren van kabelwerkzaamheden ten behoeve van aanleggen nieuwe glasvezelverbinding ter plaatse van Dokter Hiemstralaan 24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uitvoeren van kabelwerkzaamheden ten behoeve van aanleggen nieuwe glasvezelverbinding ter plaatse van Dokter Hiemstralaan 24 te Gorinchem 
</text:p>
            <text:p text:style-name="common-al">Zaaknummer: 341896
</text:p>
            <text:p text:style-name="common-al">DSO verzoeknummer: 2026080500094
</text:p>
            <text:p text:style-name="common-al">Ontvangst aanvraag: 05-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91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1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1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896</meta:user-defined>
    <meta:user-defined meta:name="DCTERMS.abstract">het uitvoeren van kabelwerkzaamheden ten behoeve van aanleggen nieuwe glasvezelverbinding ter plaatse van Dokter Hiemstralaan 24 te Gorinche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uitvoeren van kabelwerkzaamheden ten behoeve van aanleggen nieuwe glasvezelverbinding ter plaatse van Dokter Hiemstralaan 24 te Gorinchem</meta:user-defined>
    <meta:user-defined meta:name="DCTERMS.W3CDTF/DCTERMS.available">2026-08-07</meta:user-defined>
    <meta:user-defined meta:name="DCTERMS.W3CDTF/OVERHEIDop.jaargang">2026</meta:user-defined>
    <meta:user-defined meta:name="OVERHEIDop.publicationIssue">20910</meta:user-defined>
    <meta:user-defined meta:name="OVERHEIDop.WsbID/DC.identifier">wsb-2026-20910</meta:user-defined>
    <meta:user-defined meta:name="OVERHEIDop.versieInformatie"/>
  </office:meta>
</office:document-meta>
</file>