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Vuurlijn 78 1424NS De Kwakel - AGV - AGV2026-002415</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Vuurlijn 78 1424NS De Kwakel.</text:p>
            <text:p text:style-name="common-al">Het betreft de volgende activiteit(en):</text:p>
            <text:p text:style-name="common-al">ophogen en ontgraven voetpad (half)verharding aanbrengen 2600 m2 in de kernzone van een waterkering aanbrengen 15 taludtrappen met fundering aanbrengen en verwijderen van informatieborden in de kernzone en/of beschermingszone van een waterkering</text:p>
            <text:p text:style-name="common-al">Deze vergunning is verzonden op 05-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2415.</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9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415</meta:user-defined>
    <meta:user-defined meta:name="DCTERMS.abstract">Omgevingsvergunning water, Gemeente Uithoorn, ter hoogte van Vuurlijn 78 in De Kwak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Vuurlijn 78 1424NS De Kwakel - AGV - AGV2026-002415</meta:user-defined>
    <meta:user-defined meta:name="DCTERMS.W3CDTF/DCTERMS.available">2026-08-07</meta:user-defined>
    <meta:user-defined meta:name="DCTERMS.W3CDTF/OVERHEIDop.jaargang">2026</meta:user-defined>
    <meta:user-defined meta:name="OVERHEIDop.publicationIssue">20907</meta:user-defined>
    <meta:user-defined meta:name="OVERHEIDop.WsbID/DC.identifier">wsb-2026-20907</meta:user-defined>
    <meta:user-defined meta:name="OVERHEIDop.versieInformatie"/>
  </office:meta>
</office:document-meta>
</file>