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vervangen van een brug en aanleggen dam met duiker gelegen ten zuiden van Oosteinde 31 te Oud-Alblas</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vervangen van een brug en aanleggen dam met duiker gelegen ten zuiden van Oosteinde 31 te Oud-Alblas. 
</text:p>
            <text:p text:style-name="common-al">Zaaknummer: 336767
</text:p>
            <text:p text:style-name="common-al">DSO verzoeknummer: 2026061801038
</text:p>
            <text:p text:style-name="common-al">Start bezwaartermijn: 05-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89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9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9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36767</meta:user-defined>
    <meta:user-defined meta:name="DCTERMS.abstract">het vervangen van een brug en aanleggen dam met duiker gelegen ten zuiden van Oosteinde 31 te Oud-Alblas</meta:user-defined>
    <dc:language>nl</dc:language>
    <meta:user-defined meta:name="OVERHEIDop.locatietype/OVERHEIDop.gebiedsmarkering">Vlak</meta:user-defined>
    <meta:user-defined meta:name="DC.title">Waterschap Rivierenland - verlenen omgevingsvergunning voor het vervangen van een brug en aanleggen dam met duiker gelegen ten zuiden van Oosteinde 31 te Oud-Alblas</meta:user-defined>
    <meta:user-defined meta:name="DCTERMS.W3CDTF/DCTERMS.available">2026-08-06</meta:user-defined>
    <meta:user-defined meta:name="DCTERMS.W3CDTF/OVERHEIDop.jaargang">2026</meta:user-defined>
    <meta:user-defined meta:name="OVERHEIDop.publicationIssue">20890</meta:user-defined>
    <meta:user-defined meta:name="OVERHEIDop.WsbID/DC.identifier">wsb-2026-20890</meta:user-defined>
    <meta:user-defined meta:name="OVERHEIDop.versieInformatie"/>
  </office:meta>
</office:document-meta>
</file>