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aanleggen van kabels bij de Rijnestein brug, nabij locatie De Brink 6 te Cothen met code HDSR755422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aanleggen van kabels bij de Rijnestein brug, nabij locatie De Brink 6 te Cothen. Deze aanvraag is ontvangen op 30 juli 2026 en geregistreerd onder zaak 755422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08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085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aanleggen van kabels bij de Rijnestein brug, nabij locatie De Brink 6 te Cothen met code HDSR755422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89</meta:user-defined>
    <meta:user-defined meta:name="OVERHEIDop.WsbID/DC.identifier">wsb-2026-20889</meta:user-defined>
    <meta:user-defined meta:name="OVERHEIDop.versieInformatie"/>
  </office:meta>
</office:document-meta>
</file>