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ondiepen van watergang Hagenbeek om verdroging van het natuurgebied Slangenburg tegen te gaa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4-8-2026 en geregistreerd onder zaaknummer DSO2026080400596 </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8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Kennisgeving aanvraag omgevingsvergunning voor het verondiepen van watergang Hagenbeek om verdroging van het natuurgebied Slangenburg tegen te gaan.</meta:user-defined>
    <meta:user-defined meta:name="DCTERMS.W3CDTF/DCTERMS.available">2026-08-06</meta:user-defined>
    <meta:user-defined meta:name="DCTERMS.W3CDTF/OVERHEIDop.jaargang">2026</meta:user-defined>
    <meta:user-defined meta:name="OVERHEIDop.publicationIssue">20880</meta:user-defined>
    <meta:user-defined meta:name="OVERHEIDop.WsbID/DC.identifier">wsb-2026-20880</meta:user-defined>
    <meta:user-defined meta:name="OVERHEIDop.versieInformatie"/>
  </office:meta>
</office:document-meta>
</file>