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buiten behandeling laten aanvraag omgevingsvergunning voor het aanbrengen van 15 stuks visstekken langs de Nieuwe Wetering t.h.v. Walstraat te Appelter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de aanvraag voor een omgevingsvergunning voor het aanbrengen van 15 stuks visstekken langs de Nieuwe Wetering t.h.v. Walstraat te Appeltern buiten behandeling gelaten. 
</text:p>
            <text:p text:style-name="common-al">Zaaknummer: 327739
</text:p>
            <text:p text:style-name="common-al">DSO verzoeknummer: 2026040100605
</text:p>
            <text:p text:style-name="common-al">Start bezwaartermijn: 05-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87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27739</meta:user-defined>
    <meta:user-defined meta:name="DCTERMS.abstract">het aanbrengen van 15 stuks visstekken langs de Nieuwe Wetering t.h.v. Walstraat te Appeltern</meta:user-defined>
    <dc:language>nl</dc:language>
    <meta:user-defined meta:name="OVERHEIDop.locatietype/OVERHEIDop.gebiedsmarkering">Vlak</meta:user-defined>
    <meta:user-defined meta:name="DC.title">Waterschap Rivierenland - buiten behandeling laten aanvraag omgevingsvergunning voor het aanbrengen van 15 stuks visstekken langs de Nieuwe Wetering t.h.v. Walstraat te Appeltern</meta:user-defined>
    <meta:user-defined meta:name="DCTERMS.W3CDTF/DCTERMS.available">2026-08-06</meta:user-defined>
    <meta:user-defined meta:name="DCTERMS.W3CDTF/OVERHEIDop.jaargang">2026</meta:user-defined>
    <meta:user-defined meta:name="OVERHEIDop.publicationIssue">20878</meta:user-defined>
    <meta:user-defined meta:name="OVERHEIDop.WsbID/DC.identifier">wsb-2026-20878</meta:user-defined>
    <meta:user-defined meta:name="OVERHEIDop.versieInformatie"/>
  </office:meta>
</office:document-meta>
</file>