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236 permanent lozen van hemelwater op oppervlaktewater t.h.v. Hendrik Algraweg 10, Leeuw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4-08-2026 heeft het dagelijks bestuur van Wetterskip Fryslân een aanvraag ontvangen van Liander N.V. te Arnhem, voor het permanent lozen van hemelwater op oppervlaktewater t.h.v. Hendrik Algraweg 10, Leeuward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8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396</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236 permanent lozen van hemelwater op oppervlaktewater t.h.v. Hendrik Algraweg 10, Leeuwarden</meta:user-defined>
    <meta:user-defined meta:name="DCTERMS.W3CDTF/DCTERMS.available">2026-08-06</meta:user-defined>
    <meta:user-defined meta:name="DCTERMS.W3CDTF/OVERHEIDop.jaargang">2026</meta:user-defined>
    <meta:user-defined meta:name="OVERHEIDop.publicationIssue">20875</meta:user-defined>
    <meta:user-defined meta:name="OVERHEIDop.WsbID/DC.identifier">wsb-2026-20875</meta:user-defined>
    <meta:user-defined meta:name="OVERHEIDop.versieInformatie"/>
  </office:meta>
</office:document-meta>
</file>