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permanent onttrekken van grondwater nabij Lindenlaan 23 in Zeist met code HDSR755286.</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permanent onttrekken van grondwater nabij Lindenlaan 23 in Zeist.</text:p>
            <text:p text:style-name="common-al">Vanaf de periode van 12 augustus 2026  wordt er grondwater onttrokken met een debiet van maximaal 10 m³ per uur.</text:p>
            <text:p text:style-name="common-al">Voor het uitvoeren van de activiteit huishoudelijke of kleinschalige toepass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2 staan de regels voor lozingsactiviteiten en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6083</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permanent onttrekken van grondwater nabij Lindenlaan 23 in Zeist met code HDSR755286.</meta:user-defined>
    <meta:user-defined meta:name="DCTERMS.W3CDTF/DCTERMS.available">2026-08-06</meta:user-defined>
    <meta:user-defined meta:name="DCTERMS.W3CDTF/OVERHEIDop.jaargang">2026</meta:user-defined>
    <meta:user-defined meta:name="OVERHEIDop.publicationIssue">20873</meta:user-defined>
    <meta:user-defined meta:name="OVERHEIDop.WsbID/DC.identifier">wsb-2026-20873</meta:user-defined>
    <meta:user-defined meta:name="OVERHEIDop.versieInformatie"/>
  </office:meta>
</office:document-meta>
</file>