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legaliseren van een trap in de regionale waterkering bij locatie Jacob Barneveldstraat 29 te Linschoten met code HDSR755385.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legaliseren van een trap in de regionale waterkering bij locatie Jacob Barneveldstraat 29 te Linschoten. Deze aanvraag is ontvangen op 30 juli 2026 en geregistreerd onder zaak 755385.</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8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6084</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legaliseren van een trap in de regionale waterkering bij locatie Jacob Barneveldstraat 29 te Linschoten met code HDSR755385.</meta:user-defined>
    <meta:user-defined meta:name="DCTERMS.W3CDTF/DCTERMS.available">2026-08-06</meta:user-defined>
    <meta:user-defined meta:name="DCTERMS.W3CDTF/OVERHEIDop.jaargang">2026</meta:user-defined>
    <meta:user-defined meta:name="OVERHEIDop.publicationIssue">20872</meta:user-defined>
    <meta:user-defined meta:name="OVERHEIDop.WsbID/DC.identifier">wsb-2026-20872</meta:user-defined>
    <meta:user-defined meta:name="OVERHEIDop.versieInformatie"/>
  </office:meta>
</office:document-meta>
</file>