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tijdelijk onderbreken van een zinker in de primaire waterkering, de beschermingszone A en profiel van vrije ruimte bij de waterkering voor project dijkversterking Doeveren, nabij Grotestraat 47 te Heesbe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tijdelijk onderbreken van een zinker in de primaire waterkering, de beschermingszone A en profiel van vrije ruimte bij de waterkering voor project dijkversterking Doeveren, nabij Grotestraat 47 te Heesbeen. Het zaaknummer is 0654823678.</text:p>
            <text:p text:style-name="common-al">
            <text:span text:style-name="nadrukvet">Besluitdatum:</text:span> 04-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15-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8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23678</meta:user-defined>
    <meta:user-defined meta:name="DCTERMS.abstract">Kabels en leidingen, DOEV, Primaire waterkering, Heusden</meta:user-defined>
    <dc:language>nl</dc:language>
    <meta:user-defined meta:name="OVERHEIDop.locatietype/OVERHEIDop.gebiedsmarkering">Vlak</meta:user-defined>
    <meta:user-defined meta:name="DC.title">Omgevingsvergunning verleend voor het tijdelijk onderbreken van een zinker in de primaire waterkering, de beschermingszone A en profiel van vrije ruimte bij de waterkering voor project dijkversterking Doeveren, nabij Grotestraat 47 te Heesbeen</meta:user-defined>
    <meta:user-defined meta:name="DCTERMS.W3CDTF/DCTERMS.available">2026-08-06</meta:user-defined>
    <meta:user-defined meta:name="DCTERMS.W3CDTF/OVERHEIDop.jaargang">2026</meta:user-defined>
    <meta:user-defined meta:name="OVERHEIDop.publicationIssue">20869</meta:user-defined>
    <meta:user-defined meta:name="OVERHEIDop.WsbID/DC.identifier">wsb-2026-20869</meta:user-defined>
    <meta:user-defined meta:name="OVERHEIDop.versieInformatie"/>
  </office:meta>
</office:document-meta>
</file>