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diverse werkzaamheden in het watersysteem ten behoeve van het woningbouwproject Oudland, nabij Visserstuin 7 in Dor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4-08-2026 en geregistreerd onder zaaknummer  VTH202608-009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6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98</meta:user-defined>
    <meta:user-defined meta:name="DCTERMS.abstract">het uitvoeren van diverse werkzaamheden in het watersysteem ten behoeve van het woningbouwproject Oudland, nabij Visserstuin 7 in Dordrecht</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uitvoeren van diverse werkzaamheden in het watersysteem ten behoeve van het woningbouwproject Oudland, nabij Visserstuin 7 in Dordrecht</meta:user-defined>
    <meta:user-defined meta:name="DCTERMS.W3CDTF/DCTERMS.available">2026-08-06</meta:user-defined>
    <meta:user-defined meta:name="DCTERMS.W3CDTF/OVERHEIDop.jaargang">2026</meta:user-defined>
    <meta:user-defined meta:name="OVERHEIDop.publicationIssue">20867</meta:user-defined>
    <meta:user-defined meta:name="OVERHEIDop.WsbID/DC.identifier">wsb-2026-20867</meta:user-defined>
    <meta:user-defined meta:name="OVERHEIDop.versieInformatie"/>
  </office:meta>
</office:document-meta>
</file>