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atervergunning voor het uitvoeren van bodemonderzoek nabij Weeskinderendijk 129 in Dordrecht.</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een watervergunning te verlenen voor het uitvoeren van bodemonderzoek nabij Weeskinderendijk 129 in Dordrecht.</text:p>
            <text:p text:style-name="common-al">Zaaknummer: VTH202606-0658</text:p>
            <text:p text:style-name="common-al">Start bezwaartermijn (6 weken): 06-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86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6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6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06-0658</meta:user-defined>
    <meta:user-defined meta:name="DCTERMS.abstract">Het tijdelijk uitvoeren van bodemonderzoek en plaatsen van een peilbuis in een waterkering nabij Weeskinderendijk 129 in Dordrecht</meta:user-defined>
    <dc:language>nl</dc:language>
    <meta:user-defined meta:name="OVERHEIDop.locatietype/OVERHEIDop.gebiedsmarkering">Punt</meta:user-defined>
    <meta:user-defined meta:name="DC.title">Waterschap Hollandse Delta - watervergunning voor het uitvoeren van bodemonderzoek nabij Weeskinderendijk 129 in Dordrecht.</meta:user-defined>
    <meta:user-defined meta:name="DCTERMS.W3CDTF/DCTERMS.available">2026-08-06</meta:user-defined>
    <meta:user-defined meta:name="DCTERMS.W3CDTF/OVERHEIDop.jaargang">2026</meta:user-defined>
    <meta:user-defined meta:name="OVERHEIDop.publicationIssue">20866</meta:user-defined>
    <meta:user-defined meta:name="OVERHEIDop.WsbID/DC.identifier">wsb-2026-20866</meta:user-defined>
    <meta:user-defined meta:name="OVERHEIDop.versieInformatie"/>
  </office:meta>
</office:document-meta>
</file>