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bouwen van drie woningen aan de Havendijk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bouwen van drie woningen aan de Havendijk te Beesd. 
</text:p>
            <text:p text:style-name="common-al">Zaaknummer: 336304
</text:p>
            <text:p text:style-name="common-al">DSO verzoeknummer: 2026061501569
</text:p>
            <text:p text:style-name="common-al">Start bezwaartermijn: 05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8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304</meta:user-defined>
    <meta:user-defined meta:name="DCTERMS.abstract">het bouwen van drie woningen aan de Havendijk te Beesd</meta:user-defined>
    <dc:language>nl</dc:language>
    <meta:user-defined meta:name="OVERHEIDop.locatietype/OVERHEIDop.gebiedsmarkering">Vlak</meta:user-defined>
    <meta:user-defined meta:name="DC.title">Waterschap Rivierenland - verlenen omgevingsvergunning voor het bouwen van drie woningen aan de Havendijk te Beesd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51</meta:user-defined>
    <meta:user-defined meta:name="OVERHEIDop.WsbID/DC.identifier">wsb-2026-20851</meta:user-defined>
    <meta:user-defined meta:name="OVERHEIDop.versieInformatie"/>
  </office:meta>
</office:document-meta>
</file>