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en leggen van middenspanningskabels nabij Gemeenlandsedijk Zuid 41 in Abbenbroek</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03-08-2026 en geregistreerd onder zaaknummer  VTH202608-0081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83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3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3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081</meta:user-defined>
    <meta:user-defined meta:name="DCTERMS.abstract">het verwijderen en leggen van middenspanningskabels nabij Gemeenlandsedijk Zuid 41 in Abbenbroek</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wijderen en leggen van middenspanningskabels nabij Gemeenlandsedijk Zuid 41 in Abbenbroek</meta:user-defined>
    <meta:user-defined meta:name="DCTERMS.W3CDTF/DCTERMS.available">2026-08-06</meta:user-defined>
    <meta:user-defined meta:name="DCTERMS.W3CDTF/OVERHEIDop.jaargang">2026</meta:user-defined>
    <meta:user-defined meta:name="OVERHEIDop.publicationIssue">20839</meta:user-defined>
    <meta:user-defined meta:name="OVERHEIDop.WsbID/DC.identifier">wsb-2026-20839</meta:user-defined>
    <meta:user-defined meta:name="OVERHEIDop.versieInformatie"/>
  </office:meta>
</office:document-meta>
</file>