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verlenen omgevingsvergunning voor het uitbreiden van de dijksynagoge in de beschermingszone van de primaire waterkering ter plaatse van Rivierdijk 51 te Sliedrecht sectie I  nummer 7693</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besloten een omgevingsvergunning te verlenen voor het uitbreiden van de dijksynagoge in de beschermingszone van de primaire waterkering ter plaatse van Rivierdijk 51 te Sliedrecht sectie I  nummer 7693. 
</text:p>
            <text:p text:style-name="common-al">Zaaknummer: 336708
</text:p>
            <text:p text:style-name="common-al">DSO verzoeknummer: 2026061700064
</text:p>
            <text:p text:style-name="common-al">Start bezwaartermijn: 05-08-2026
</text:p>
            <text:p text:style-name="common-al">
            <text:span text:style-name="nadrukvet">Informatie: 
</text:span>
          </text:p>
            <text:p text:style-name="common-al">Voor meer informatie kunt u contact opnemen met de afdeling Vergunningen, Toezicht en Handhaving van Waterschap Rivierenland, bereikbaar via telefoonnummer 0344-649494 of e-mail vergunningen@wsrl.nl 
</text:p>
            <text:p text:style-name="common-al">
            <text:span text:style-name="nadrukvet">Bezwaar: 
</text:span>
          </text:p>
            <text:p text:style-name="common-al">Binnen zes weken vanaf datum begin bezwaartermijn kunnen belanghebbenden een gemotiveerd bezwaarschrift indienen bij het college van dijkgraaf en heemraden van Waterschap Rivierenland.  
</text:p>
            <text:p text:style-name="last-al">
Voor meer informatie, zie <text:a xlink:href="https://www.waterschaprivierenland.nl/bezwaar-tegen-een-besluit" xlink:type="simple">de website</text:a> van Waterschap Rivierenla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083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3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3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336708</meta:user-defined>
    <meta:user-defined meta:name="DCTERMS.abstract">het uitbreiden van de dijksynagoge in de beschermingszone van de primaire waterkering ter plaatse van Rivierdijk 51 te Sliedrecht sectie I 7693</meta:user-defined>
    <dc:language>nl</dc:language>
    <meta:user-defined meta:name="OVERHEIDop.locatietype/OVERHEIDop.gebiedsmarkering">Vlak</meta:user-defined>
    <meta:user-defined meta:name="DC.title">Waterschap Rivierenland - verlenen omgevingsvergunning voor het uitbreiden van de dijksynagoge in de beschermingszone van de primaire waterkering ter plaatse van Rivierdijk 51 te Sliedrecht sectie I  nummer 7693</meta:user-defined>
    <meta:user-defined meta:name="DCTERMS.W3CDTF/DCTERMS.available">2026-08-06</meta:user-defined>
    <meta:user-defined meta:name="DCTERMS.W3CDTF/OVERHEIDop.jaargang">2026</meta:user-defined>
    <meta:user-defined meta:name="OVERHEIDop.publicationIssue">20838</meta:user-defined>
    <meta:user-defined meta:name="OVERHEIDop.WsbID/DC.identifier">wsb-2026-20838</meta:user-defined>
    <meta:user-defined meta:name="OVERHEIDop.versieInformatie"/>
  </office:meta>
</office:document-meta>
</file>