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plaatsen van een toegangshek ter plaatse van Rietveld 1 te Ar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plaatsen van een toegangshek ter plaatse van Rietveld 1 te Arkel 
</text:p>
            <text:p text:style-name="common-al">Zaaknummer: 341793
</text:p>
            <text:p text:style-name="common-al">DSO verzoeknummer: 2026080400474
</text:p>
            <text:p text:style-name="common-al">Ontvangst aanvraag: 04-08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8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8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793</meta:user-defined>
    <meta:user-defined meta:name="DCTERMS.abstract">het plaatsen van een toegangshek ter plaatse van Rietveld 1 te Arkel</meta:user-defined>
    <dc:language>nl</dc:language>
    <meta:user-defined meta:name="OVERHEIDop.locatietype/OVERHEIDop.gebiedsmarkering">Vlak</meta:user-defined>
    <meta:user-defined meta:name="DC.title">Waterschap Rivierenland - aanvraag omgevingsvergunning voor het plaatsen van een toegangshek ter plaatse van Rietveld 1 te Ark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837</meta:user-defined>
    <meta:user-defined meta:name="OVERHEIDop.WsbID/DC.identifier">wsb-2026-20837</meta:user-defined>
    <meta:user-defined meta:name="OVERHEIDop.versieInformatie"/>
  </office:meta>
</office:document-meta>
</file>