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aanbrengen van een keerwand, aanbouw en een poort ter plaatse van Oud Bonaventurasedijk 61 in Strijen, gemeente Hoekse Waar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aanbrengen van een keerwand, aanbouw en een poort ter plaatse van Oud Bonaventurasedijk 61 in Strijen, gemeente Hoekse Waard.</text:p>
            <text:p text:style-name="common-al">Zaaknummer: VTH202605-0316</text:p>
            <text:p text:style-name="common-al">Start bezwaartermijn (6 weken): 06-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83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05-0316</meta:user-defined>
    <meta:user-defined meta:name="DCTERMS.abstract">Het aanbrengen van een betonnen keerwand en een toegangspoort in een waterkering ter plaatse van Oud Bonaventurasedijk 61 in Strijen</meta:user-defined>
    <dc:language>nl</dc:language>
    <meta:user-defined meta:name="OVERHEIDop.locatietype/OVERHEIDop.gebiedsmarkering">Vlak</meta:user-defined>
    <meta:user-defined meta:name="DC.title">Waterschap Hollandse Delta - watervergunning voor het aanbrengen van een keerwand, aanbouw en een poort ter plaatse van Oud Bonaventurasedijk 61 in Strijen, gemeente Hoekse Waard.</meta:user-defined>
    <meta:user-defined meta:name="DCTERMS.W3CDTF/DCTERMS.available">2026-08-06</meta:user-defined>
    <meta:user-defined meta:name="DCTERMS.W3CDTF/OVERHEIDop.jaargang">2026</meta:user-defined>
    <meta:user-defined meta:name="OVERHEIDop.publicationIssue">20834</meta:user-defined>
    <meta:user-defined meta:name="OVERHEIDop.WsbID/DC.identifier">wsb-2026-20834</meta:user-defined>
    <meta:user-defined meta:name="OVERHEIDop.versieInformatie"/>
  </office:meta>
</office:document-meta>
</file>