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aanpassing van het Mandaatbesluit 2020, het Mandaatregister 2025 en de Regeling Budgetbeheer 2019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 (Wijziging Mandaatbesluit 2020) </text:p>
            <text:p text:style-name="al">Het Mandaatbesluit waterschap Hollandse Delta 2020 wordt als volgt gewijzigd: </text:p>
            <text:p text:style-name="al"/>
            <text:p text:style-name="al">In artikel 1.3 Plaatsvervanging wordt in de leden d en f ‘afdelingshoofd’ vervangen door ‘concernmanager’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 (Wijziging Mandaatregister 2025) </text:p>
            <text:p text:style-name="al">Het Mandaatregister waterschap Hollandse Delta 2025 wordt als volgt gewijzigd: </text:p>
            <text:p text:style-name="al"/>
            <text:p text:style-name="al">In de tabellen 1 t/m 7 wordt ‘afdelingshoofd’ vervangen door ‘concernmanager’ en de afkorting ‘AH’ vervangen door ‘CM’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III</text:span>  (Wijzigingsbesluit Regeling Budgetbeheer 2019) </text:p>
            <text:p text:style-name="al">De Regeling budgetbeheer waterschap Hollandse Delta 2019 wordt als volgt gewijzigd: </text:p>
            <text:p text:style-name="al"/>
            <text:p text:style-name="al">Onder Hoofdstuk 2 Budgethouderschap, paragraaf 2.2 Aanwijzing Budgethouders wordt ‘Afdelingshoofden’ vervangen door Concernmanagers’ en ‘afdelingshoofd’ telkens vervangen door ‘concernmanager’. 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IV</text:span>  (Inwerkingtreding) </text:p>
            <text:p text:style-name="al">Dit besluit treedt in werking met ingang van 1 september 2026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het college van dijkgraaf en heemraden, </text:span></text:p>
          </text:section>
          <text:section text:name="ondertekening_id1-3-2-3-2">
            <text:p><text:span text:style-name="functie"/></text:p>
            <text:p><text:span text:style-name="functie">Ridderkerk, 14 juli 2026 </text:span></text:p>
          </text:section>
          <text:section text:name="ondertekening_id1-3-2-3-3">
            <text:p><text:span text:style-name="functie"/></text:p>
            <text:p><text:span text:style-name="functie">Dijkgraaf en heemraden voornoemd, </text:span></text:p>
          </text:section>
          <text:section text:name="ondertekening_id1-3-2-3-4">
            <text:p><text:span text:style-name="functie"/></text:p>
            <text:p><text:span text:style-name="functie">secretaris-directeur, </text:span></text:p>
            <text:p><text:span text:style-name="functie">V. Bergsma</text:span></text:p>
          </text:section>
          <text:section text:name="ondertekening_id1-3-2-3-5">
            <text:p><text:span text:style-name="functie"/></text:p>
            <text:p><text:span text:style-name="functie">dijkgraaf, </text:span></text:p>
            <text:p><text:span text:style-name="functie">J.F. Bonjer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Hollandse Delta</text:p>
            </table:table-cell>
            <table:table-cell office:value-type="string" table:style-name="header.C">
              <text:p text:style-name="headerright"><text:span text:style-name="nr">Nr. 2081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Waterschap/DC.creator">Waterschap Hollandse Delta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Waterschap/DCTERMS.publisher">Waterschap Hollandse Delta</meta:user-defined>
    <meta:user-defined meta:name="OVERHEID.Waterschap/OVERHEID.authority">Waterschap Hollandse Delta</meta:user-defined>
    <meta:user-defined meta:name="OVERHEID.TaxonomieBeleidsagendaDecentraal/OVERHEID.category">Bestuur | Organisatie en beleid</meta:user-defined>
    <meta:user-defined meta:name="DC.source">artikel 84 van de Waterschapswet]|[1.0:c:BWBR0005108&amp;artikel=84&amp;g=2021-01-01</meta:user-defined>
    <meta:user-defined meta:name="DC.source">Delegatiebesluit waterschap Hollandse Delta 2018]|[https://lokaleregelgeving.overheid.nl/CVDR654012/1</meta:user-defined>
    <meta:user-defined meta:name="DC.source">Mandaatbesluit Waterschap Hollandse Delta 2020]|[https://lokaleregelgeving.overheid.nl/CVDR656604/2</meta:user-defined>
    <meta:user-defined meta:name="DC.source">Verordening klachten waterschap Hollandse Delta 2018]|[https://lokaleregelgeving.overheid.nl/CVDR698052/1</meta:user-defined>
    <meta:user-defined meta:name="DCTERMS.alternative">Mandaatbesluit Waterschap Hollandse Delta 2020</meta:user-defined>
    <dc:language>nl</dc:language>
    <meta:user-defined meta:name="OVERHEIDop.locatietype/OVERHEIDop.gebiedsmarkering">Waterschap</meta:user-defined>
    <meta:user-defined meta:name="DC.title">Besluit van het College van Dijkgraaf en Heemraden van Waterschap Hollandse Delta houdende regels omtrent mandaat (Mandaatbesluit Waterschap Hollandse Delta 2020)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816</meta:user-defined>
    <meta:user-defined meta:name="OVERHEIDop.betreftRegeling">CVDR656604_4</meta:user-defined>
    <meta:user-defined meta:name="OVERHEIDop.WsbID/DC.identifier">wsb-2026-20816</meta:user-defined>
    <meta:user-defined meta:name="xs:date/OVERHEIDop.startdatum">2026-09-01</meta:user-defined>
    <meta:user-defined meta:name="OVERHEIDop.versieInformatie"/>
  </office:meta>
</office:document-meta>
</file>