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herstellen van het onderhoudspad ten behoeve van arboveilig en berijden van onderhoudspad ter plaatse van Waalbandijk te Zaltbommel</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herstellen van het onderhoudspad ten behoeve van arboveilig en berijden van onderhoudspad ter plaatse van Waalbandijk te Zaltbommel 
</text:p>
            <text:p text:style-name="common-al">Zaaknummer: 341746
</text:p>
            <text:p text:style-name="common-al">DSO verzoeknummer: 2026080400272
</text:p>
            <text:p text:style-name="common-al">Ontvangst aanvraag: 04-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80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0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0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1746</meta:user-defined>
    <meta:user-defined meta:name="DCTERMS.abstract">het herstellen van het onderhoudspad ten behoeve van arboveilig en berijden van onderhoudspad ter plaatse van Waalbandijk te Zaltbommel</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herstellen van het onderhoudspad ten behoeve van arboveilig en berijden van onderhoudspad ter plaatse van Waalbandijk te Zaltbommel</meta:user-defined>
    <meta:user-defined meta:name="DCTERMS.W3CDTF/DCTERMS.available">2026-08-06</meta:user-defined>
    <meta:user-defined meta:name="DCTERMS.W3CDTF/OVERHEIDop.jaargang">2026</meta:user-defined>
    <meta:user-defined meta:name="OVERHEIDop.publicationIssue">20803</meta:user-defined>
    <meta:user-defined meta:name="OVERHEIDop.WsbID/DC.identifier">wsb-2026-20803</meta:user-defined>
    <meta:user-defined meta:name="OVERHEIDop.versieInformatie"/>
  </office:meta>
</office:document-meta>
</file>