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plaatsen en tijdelijk behouden van 3 peilbuizen nabij Keppelseweg Langera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voor het plaatsen en tijdelijk behouden van 3 peilbuizen</text:p>
            <text:p text:style-name="common-al">Locatie: Keppelseweg Langerak</text:p>
            <text:p text:style-name="common-al">Zaaknummer: DSO2026072901140</text:p>
            <text:p text:style-name="common-al">Datum bekendmaking besluit: 4-8-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80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plaatsen en tijdelijk behouden van 3 peilbuizen nabij Keppelseweg Langerak.</meta:user-defined>
    <meta:user-defined meta:name="DCTERMS.W3CDTF/DCTERMS.available">2026-08-06</meta:user-defined>
    <meta:user-defined meta:name="DCTERMS.W3CDTF/OVERHEIDop.jaargang">2026</meta:user-defined>
    <meta:user-defined meta:name="OVERHEIDop.publicationIssue">20800</meta:user-defined>
    <meta:user-defined meta:name="OVERHEIDop.WsbID/DC.identifier">wsb-2026-20800</meta:user-defined>
    <meta:user-defined meta:name="OVERHEIDop.versieInformatie"/>
  </office:meta>
</office:document-meta>
</file>