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0539404732) Aanvraag omgevingsvergunning voor een wateractiviteit: Het verlengen van de watergang en aanleg duiker in de beschermingszone van a-water ZL20. De werkzaamheden vinden plaats in de buurt van Berkelseweg in Berkel-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De Dommel heeft op 3 augustus 2026 een aanvraag voor een vergunning in het kader van de Omgevingswet voor een wateractiviteit ontvangen voor het verlengen van de watergang en aanleg duiker in de beschermingszone van a-water ZL20. De werkzaamheden vinden plaats in de buurt van Berkelseweg in Berkel-Enschot. De aanvraag is geregistreerd met zaaknummer 0539404732.</text:p>
            <text:p text:style-name="common-al">
            <text:span text:style-name="nadrukvet">Wilt u meer informatie over de aanvraag?</text:span>
          </text:p>
            <text:p text:style-name="common-al">Neem dan contact op met het team Vergunningen via vergunningen@dommel.nl of telefonisch op nummer 0411-618618. Graag hierbij het zaaknummer 0539404732 vermelden.</text:p>
            <text:p text:style-name="common-al">
            <text:span text:style-name="nadrukvet">Bezwaar</text:span>
          </text:p>
            <text:p text:style-name="last-al">Tegen de hiervoor genoemde aanvraag kan op dit moment geen bezwaar of beroep worden ingediend. Dit kan pas nadat het dagelijks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e Dommel</text:p>
            </table:table-cell>
            <table:table-cell office:value-type="string" table:style-name="header.C">
              <text:p text:style-name="headerright"><text:span text:style-name="nr">Nr. 2079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9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9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De Dommel</meta:user-defined>
    <meta:user-defined meta:name="OVERHEID.Informatietype/DC.type">officiële publicatie</meta:user-defined>
    <meta:user-defined meta:name="OVERHEID.Waterschap/DCTERMS.publisher">Waterschap De Dommel</meta:user-defined>
    <meta:user-defined meta:name="OVERHEID.Waterschap/OVERHEID.authority">Waterschap De Domm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0539404732</meta:user-defined>
    <meta:user-defined meta:name="DCTERMS.abstract">Het verlengen van de watergang en aanleg duiker in de beschermingszone van a-water ZL20 in de buurt van Berkelseweg in Berkel-Enschot</meta:user-defined>
    <dc:language>nl</dc:language>
    <meta:user-defined meta:name="OVERHEIDop.locatietype/OVERHEIDop.gebiedsmarkering">Vlak</meta:user-defined>
    <meta:user-defined meta:name="DC.title">(0539404732) Aanvraag omgevingsvergunning voor een wateractiviteit: Het verlengen van de watergang en aanleg duiker in de beschermingszone van a-water ZL20. De werkzaamheden vinden plaats in de buurt van Berkelseweg in Berkel-Enschot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791</meta:user-defined>
    <meta:user-defined meta:name="OVERHEIDop.WsbID/DC.identifier">wsb-2026-20791</meta:user-defined>
    <meta:user-defined meta:name="OVERHEIDop.versieInformatie"/>
  </office:meta>
</office:document-meta>
</file>