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(0539404729) Aanvraag omgevingsvergunning voor een wateractiviteit: Het plaatsen van een put in beschermingszone van a-water t.b.v het vervangen bestaande en aanleg nieuwe lozingsconstructie. De werkzaamheden vinden plaats in de buurt van Energieweg in U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De Dommel heeft op 3 augustus 2026 een aanvraag voor een vergunning in het kader van de Omgevingswet voor een wateractiviteit ontvangen voor het plaatsen van een put in beschermingszone van a-water ten behoeve van het vervangen bestaande en aanleg nieuwe lozingsconstructie. De werkzaamheden vinden plaats in de buurt van Energieweg in Udenhout. De aanvraag is geregistreerd met zaaknummer 0539404729.</text:p>
            <text:p text:style-name="common-al">
            <text:span text:style-name="nadrukvet">Wilt u meer informatie over de aanvraag?</text:span>
          </text:p>
            <text:p text:style-name="common-al">Neem dan contact op met het team Vergunningen via vergunningen@dommel.nl of telefonisch op nummer 0411-618618. Graag hierbij het zaaknummer 0539404729 vermelden.</text:p>
            <text:p text:style-name="common-al">
            <text:span text:style-name="nadrukvet">Bezwaar</text:span>
          </text:p>
            <text:p text:style-name="last-al">Tegen de hiervoor genoemde aanvraag kan op dit moment geen bezwaar of beroep worden ingediend. Dit kan pas nadat het dagelijks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De Dommel</text:p>
            </table:table-cell>
            <table:table-cell office:value-type="string" table:style-name="header.C">
              <text:p text:style-name="headerright"><text:span text:style-name="nr">Nr. 2078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De Dommel</meta:user-defined>
    <meta:user-defined meta:name="OVERHEID.Informatietype/DC.type">officiële publicatie</meta:user-defined>
    <meta:user-defined meta:name="OVERHEID.Waterschap/DCTERMS.publisher">Waterschap De Dommel</meta:user-defined>
    <meta:user-defined meta:name="OVERHEID.Waterschap/OVERHEID.authority">Waterschap De Dommel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0539404729</meta:user-defined>
    <meta:user-defined meta:name="DCTERMS.abstract">Het plaatsen van een put in beschermingszone van a-water tbv het vervangen bestaande en aanleg nieuwe lozingsconstructie nabij Energieweg in Udenhout</meta:user-defined>
    <dc:language>nl</dc:language>
    <meta:user-defined meta:name="OVERHEIDop.locatietype/OVERHEIDop.gebiedsmarkering">Vlak</meta:user-defined>
    <meta:user-defined meta:name="DC.title">(0539404729) Aanvraag omgevingsvergunning voor een wateractiviteit: Het plaatsen van een put in beschermingszone van a-water t.b.v het vervangen bestaande en aanleg nieuwe lozingsconstructie. De werkzaamheden vinden plaats in de buurt van Energieweg in Udenhout</meta:user-defined>
    <meta:user-defined meta:name="DCTERMS.W3CDTF/DCTERMS.available">2026-08-06</meta:user-defined>
    <meta:user-defined meta:name="DCTERMS.W3CDTF/OVERHEIDop.jaargang">2026</meta:user-defined>
    <meta:user-defined meta:name="OVERHEIDop.publicationIssue">20788</meta:user-defined>
    <meta:user-defined meta:name="OVERHEIDop.WsbID/DC.identifier">wsb-2026-20788</meta:user-defined>
    <meta:user-defined meta:name="OVERHEIDop.versieInformatie"/>
  </office:meta>
</office:document-meta>
</file>