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uitbreiden van de bestaande zorgboerderij door middel van een aanbouw in de zonering van de regionale waterkering bij Broekergouw 8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4-08-2026
				</text:p>
            <text:p text:style-name="common-al">
            <text:span text:style-name="nadrukvet"> Zaaknummer: </text:span> 2026061621493
				</text:p>
            <text:p text:style-name="common-al">
            <text:span text:style-name="nadrukvet"> Besluitkenmerk: </text:span> 99990000133442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7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61621493</meta:user-defined>
    <meta:user-defined meta:name="DCTERMS.abstract">Het uitbreiden van de bestaande zorgboerderij door middel van een aanbouw in de zonering van de regionale waterkering bij Broekergouw 8A in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uitbreiden van de bestaande zorgboerderij door middel van een aanbouw in de zonering van de regionale waterkering bij Broekergouw 8A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82</meta:user-defined>
    <meta:user-defined meta:name="OVERHEIDop.WsbID/DC.identifier">wsb-2026-20782</meta:user-defined>
    <meta:user-defined meta:name="OVERHEIDop.versieInformatie"/>
  </office:meta>
</office:document-meta>
</file>