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bedrijventerrein Vossenberg te Til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3 augustus 2026 met registratienummer 06521057643 voor het aanleggen van glasvezelkabels kruisend met en parallel aan verschillende a- en b-wateren op bedrijventerrein Vossenberg in Tilburg. Indien u meer informatie wenst over de aanvraag kunt u contact opnemen via vergunningen@brabantsedelta.nl.</text:p>
            <text:p text:style-name="common-al"/>
            <text:p text:style-name="last-al">Breda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07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bedrijventerrein Vossenberg te Tilburg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77</meta:user-defined>
    <meta:user-defined meta:name="OVERHEIDop.WsbID/DC.identifier">wsb-2026-20777</meta:user-defined>
    <meta:user-defined meta:name="OVERHEIDop.versieInformatie"/>
  </office:meta>
</office:document-meta>
</file>