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Postbaan te Dinteloo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31 juli 2026 met registratienummer 06521056848 voor het vervangen van de persleiding tussen rioolgemaal Dinteloord en de rioolwaterzuiveringsinstallatie Dinteloord, inclusief het gedeeltelijk dempen van a-water de Sasdijk (OVK06356) en ondersteunende werkzaamheden bij a-water de Postbaan (OVK06350), b-water OWL44706 en binnen de zonering van de noordwestelijke regionale waterkering langs de Haven van Dinteloord (DWK00650), ter hoogte van de Postbaan te Dinteloord. Indien u meer informatie wenst over de aanvraag kunt u contact opnemen via vergunningen@brabantsedelta.nl.</text:p>
            <text:p text:style-name="common-al"/>
            <text:p text:style-name="last-al">Breda, 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07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de Postbaan te Dinteloord.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75</meta:user-defined>
    <meta:user-defined meta:name="OVERHEIDop.WsbID/DC.identifier">wsb-2026-20775</meta:user-defined>
    <meta:user-defined meta:name="OVERHEIDop.versieInformatie"/>
  </office:meta>
</office:document-meta>
</file>