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8084 aanbrengen van grond t.b.v. ophogen voortuin op locatie Binnenpaed 32, Jutrijp</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02-08-2026 heeft het dagelijks bestuur van Wetterskip Fryslân een aanvraag ontvangen, voor het aanbrengen van grond t.b.v. ophogen voortuin op locatie Binnenpaed 32, Jutrijp.</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076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6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6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8168</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8084 aanbrengen van grond t.b.v. ophogen voortuin op locatie Binnenpaed 32, Jutrijp</meta:user-defined>
    <meta:user-defined meta:name="DCTERMS.W3CDTF/DCTERMS.available">2026-08-06</meta:user-defined>
    <meta:user-defined meta:name="DCTERMS.W3CDTF/OVERHEIDop.jaargang">2026</meta:user-defined>
    <meta:user-defined meta:name="OVERHEIDop.publicationIssue">20764</meta:user-defined>
    <meta:user-defined meta:name="OVERHEIDop.WsbID/DC.identifier">wsb-2026-20764</meta:user-defined>
    <meta:user-defined meta:name="OVERHEIDop.versieInformatie"/>
  </office:meta>
</office:document-meta>
</file>