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herstellen van de oeverbeschoeiing ter plaatse van Sundsvall 2 te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herstellen van de oeverbeschoeiing ter plaatse van Sundsvall 2 te Leerdam 
</text:p>
            <text:p text:style-name="common-al">Zaaknummer: 341708
</text:p>
            <text:p text:style-name="common-al">DSO verzoeknummer: 2026080300132
</text:p>
            <text:p text:style-name="common-al">Ontvangst aanvraag: 03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7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708</meta:user-defined>
    <meta:user-defined meta:name="DCTERMS.abstract">het herstellen van de oeverbeschoeiing ter plaatse van Sundsvall 2 te Le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herstellen van de oeverbeschoeiing ter plaatse van Sundsvall 2 te Le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52</meta:user-defined>
    <meta:user-defined meta:name="OVERHEIDop.WsbID/DC.identifier">wsb-2026-20752</meta:user-defined>
    <meta:user-defined meta:name="OVERHEIDop.versieInformatie"/>
  </office:meta>
</office:document-meta>
</file>