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uitbreiden van het bestaande bouwwerk en plaatsen van een speeltoestel in de beschermingszone van de primaire waterkering ter plaatse van Kwelkade 21 te Tiel</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uitbreiden van het bestaande bouwwerk en plaatsen van een speeltoestel in de beschermingszone van de primaire waterkering ter plaatse van Kwelkade 21 te Tiel. 
</text:p>
            <text:p text:style-name="common-al">Zaaknummer: 332502
</text:p>
            <text:p text:style-name="common-al">DSO verzoeknummer: 2026051302382
</text:p>
            <text:p text:style-name="common-al">Start bezwaartermijn: 0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7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2502</meta:user-defined>
    <meta:user-defined meta:name="DCTERMS.abstract">uitbreiden van het bestaande bouwwerk en plaatsen van een speeltoestel in de beschermingszone van de primaire waterkering  t.p.v. Kwelkade 21 te Tiel</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uitbreiden van het bestaande bouwwerk en plaatsen van een speeltoestel in de beschermingszone van de primaire waterkering ter plaatse van Kwelkade 21 te Tiel</meta:user-defined>
    <meta:user-defined meta:name="DCTERMS.W3CDTF/DCTERMS.available">2026-08-05</meta:user-defined>
    <meta:user-defined meta:name="DCTERMS.W3CDTF/OVERHEIDop.jaargang">2026</meta:user-defined>
    <meta:user-defined meta:name="OVERHEIDop.publicationIssue">20743</meta:user-defined>
    <meta:user-defined meta:name="OVERHEIDop.WsbID/DC.identifier">wsb-2026-20743</meta:user-defined>
    <meta:user-defined meta:name="OVERHEIDop.versieInformatie"/>
  </office:meta>
</office:document-meta>
</file>