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bels en leidingen, Regionale waterkering, PI Vught, Lunettenlaan 600,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2-07-2026</text:span> een aanvraag voor een vergunning in het kader van de Omgevingswet ontvangen voor <text:span text:style-name="nadrukvet">Kabels en leidingen, Regionale waterkering, PI Vught, Lunettenlaan 600, Vught</text:span>. De aanvraag is geregistreerd met zaaknummer 0654844977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74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4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4977</meta:user-defined>
    <meta:user-defined meta:name="DCTERMS.abstract">Kabels en leidingen, Regionale waterkering, PI Vught, Lunettenlaan 600, Vug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bels en leidingen, Regionale waterkering, PI Vught, Lunettenlaan 600, Vught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742</meta:user-defined>
    <meta:user-defined meta:name="OVERHEIDop.WsbID/DC.identifier">wsb-2026-20742</meta:user-defined>
    <meta:user-defined meta:name="OVERHEIDop.versieInformatie"/>
  </office:meta>
</office:document-meta>
</file>