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PVVR, Regionale waterkering, Lunettenlaan,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1-07-2026</text:span> een aanvraag voor een vergunning in het kader van de Omgevingswet ontvangen voor <text:span text:style-name="nadrukvet">Kabels en leidingen, PVVR, Regionale waterkering, Lunettenlaan, Vught</text:span>. De aanvraag is geregistreerd met zaaknummer 065484451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7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4511</meta:user-defined>
    <meta:user-defined meta:name="DCTERMS.abstract">Kabels en leidingen, PVVR, Regionale waterkering, Lunettenlaan, Vug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bels en leidingen, PVVR, Regionale waterkering, Lunettenlaan, Vug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40</meta:user-defined>
    <meta:user-defined meta:name="OVERHEIDop.WsbID/DC.identifier">wsb-2026-20740</meta:user-defined>
    <meta:user-defined meta:name="OVERHEIDop.versieInformatie"/>
  </office:meta>
</office:document-meta>
</file>