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Molenstraat 9 te Klunde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30 juli 2026 met registratienummer 06521056904 voor hetverplaatsen van stuw KST01104 van a-water OVK07189 naar a-water OVK07196 ten behoeve van beheer en onderhoud van het watersysteem, achter het terrein van zwembad De Niervaert te Klundert. Indien u meer informatie wenst over de aanvraag kunt u contact opnemen via vergunningen@brabantsedelta.nl.</text:p>
            <text:p text:style-name="common-al"/>
            <text:p text:style-name="last-al">Breda, 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073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Adres</meta:user-defined>
    <meta:user-defined meta:name="DC.title">Aanvraag watervergunning van waterschap Brabantse Delta voor het uitvoeren van waterhuishoudkundige werkzaamheden ter hoogte van Molenstraat 9 te Klundert.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735</meta:user-defined>
    <meta:user-defined meta:name="OVERHEIDop.WsbID/DC.identifier">wsb-2026-20735</meta:user-defined>
    <meta:user-defined meta:name="OVERHEIDop.versieInformatie"/>
  </office:meta>
</office:document-meta>
</file>