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Hoop te Hoeven en Markdijk te Zevenbergen.</text:p>
      <text:section text:name="zakelijke-mededeling_id1-3-2" text:style-name="zakelijke-mededeling">
        <text:section text:name="zakelijke-mededeling-tekst_id1-3-2-1" text:style-name="zakelijke-mededeling-tekst">
          <text:section text:name="tekst_id1-3-2-1-1" text:style-name="tekst">
            <text:p text:style-name="common-al">Besluitnummer 1056463 ingevolge de Waterschapsverordening waterschap Brabantse Delta 2024 bekend gemaakt op 3 augustus 2026 voor het plaatsen, hebben en onderhouden van drie scheepvaartverkeersborden C.3 ten behoeve van het goed informeren van binnenvaartschepen over de doorvaartbreedte van de Markspoorbrug Zevenbergen in de oever van vaarweg en A-watergang 'Mark en Dintel' (OVK07817) ter hoogte van De Hoop te Hoeven en Markdijk te Zevenberg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5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7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OVERHEIDop.locatietype/OVERHEIDop.gebiedsmarkering">Weg</meta:user-defined>
    <meta:user-defined meta:name="DC.title">Watervergunning van waterschap Brabantse Delta voor waterhuishoudkundige werkzaamheden ter hoogte van De Hoop te Hoeven en Markdijk te Zevenbergen.</meta:user-defined>
    <meta:user-defined meta:name="DCTERMS.W3CDTF/DCTERMS.available">2026-08-05</meta:user-defined>
    <meta:user-defined meta:name="DCTERMS.W3CDTF/OVERHEIDop.jaargang">2026</meta:user-defined>
    <meta:user-defined meta:name="OVERHEIDop.externeBijlage">Besluit 1056463|exb-2026-27973</meta:user-defined>
    <meta:user-defined meta:name="OVERHEIDop.externeBijlage">1033565-A|exb-2026-27974</meta:user-defined>
    <meta:user-defined meta:name="OVERHEIDop.publicationIssue">20732</meta:user-defined>
    <meta:user-defined meta:name="OVERHEIDop.WsbID/DC.identifier">wsb-2026-20732</meta:user-defined>
    <meta:user-defined meta:name="OVERHEIDop.versieInformatie"/>
  </office:meta>
</office:document-meta>
</file>