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slopen en herbouwen aanbouw in buitendijkse beschermingszone primaire waterkering ter plaatse van Gelkenes 38 te Groot-Ammers</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slopen en herbouwen aanbouw in buitendijkse beschermingszone primaire waterkering ter plaatse van Gelkenes 38 te Groot-Ammers. 
</text:p>
            <text:p text:style-name="common-al">Zaaknummer: 330878
</text:p>
            <text:p text:style-name="common-al">DSO verzoeknummer: 2026043001755
</text:p>
            <text:p text:style-name="common-al">Start bezwaartermijn: 04-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73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3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3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0878</meta:user-defined>
    <meta:user-defined meta:name="DCTERMS.abstract">slopen en herbouwen aanbouw in buitendijkse beschermingszone primaire waterkering ter plaatse van Gelkenes 38 te Groot-Ammers</meta:user-defined>
    <dc:language>nl</dc:language>
    <meta:user-defined meta:name="OVERHEIDop.locatietype/OVERHEIDop.gebiedsmarkering">Vlak</meta:user-defined>
    <meta:user-defined meta:name="DC.title">Waterschap Rivierenland - verlenen omgevingsvergunning voor het slopen en herbouwen aanbouw in buitendijkse beschermingszone primaire waterkering ter plaatse van Gelkenes 38 te Groot-Ammers</meta:user-defined>
    <meta:user-defined meta:name="DCTERMS.W3CDTF/DCTERMS.available">2026-08-05</meta:user-defined>
    <meta:user-defined meta:name="DCTERMS.W3CDTF/OVERHEIDop.jaargang">2026</meta:user-defined>
    <meta:user-defined meta:name="OVERHEIDop.publicationIssue">20731</meta:user-defined>
    <meta:user-defined meta:name="OVERHEIDop.WsbID/DC.identifier">wsb-2026-20731</meta:user-defined>
    <meta:user-defined meta:name="OVERHEIDop.versieInformatie"/>
  </office:meta>
</office:document-meta>
</file>