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uitvoeren van dijkverbetering, rivierverruiming en gebiedsontwikkeling tussen Ravenstein en Lith ter hoogte van Berghuizen te Maasbo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uitvoeren van dijkverbetering, rivierverruiming en gebiedsontwikkeling tussen Ravenstein en Lith ter hoogte van Berghuizen te Maasbommel 
</text:p>
            <text:p text:style-name="common-al">Zaaknummer: 341693
</text:p>
            <text:p text:style-name="common-al">DSO verzoeknummer: 2026080300130
</text:p>
            <text:p text:style-name="common-al">Ontvangst aanvraag: 0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693</meta:user-defined>
    <meta:user-defined meta:name="DCTERMS.abstract">het uitvoeren van dijkverbetering, rivierverruiming en gebiedsontwikkeling tussen Ravenstein en Lith ter hoogte van Berghuizen te Maasbommel</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uitvoeren van dijkverbetering, rivierverruiming en gebiedsontwikkeling tussen Ravenstein en Lith ter hoogte van Berghuizen te Maasbommel</meta:user-defined>
    <meta:user-defined meta:name="DCTERMS.W3CDTF/DCTERMS.available">2026-08-05</meta:user-defined>
    <meta:user-defined meta:name="DCTERMS.W3CDTF/OVERHEIDop.jaargang">2026</meta:user-defined>
    <meta:user-defined meta:name="OVERHEIDop.publicationIssue">20728</meta:user-defined>
    <meta:user-defined meta:name="OVERHEIDop.WsbID/DC.identifier">wsb-2026-20728</meta:user-defined>
    <meta:user-defined meta:name="OVERHEIDop.versieInformatie"/>
  </office:meta>
</office:document-meta>
</file>