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de Generaal Allenweg 34 te Zevenbergen.</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30 juli 2026 met registratienummer 06521056909 voor het aanleggen van een tijdelijke ontsluitingsweg op het binnentalud van de regionale waterkering langs de Roode Vaart Zuid (DWK01777) en met een dam met duiker in b-water OWL09789, ten behoeve van het bereikbaar houden van de Generaal Allenweg tijdens werkzaamheden aan de waterkering, ter hoogte van Generaal Allenweg 34 te Zevenbergen. Indien u meer informatie wenst over de aanvraag kunt u contact opnemen via vergunningen@brabantsedelta.nl.</text:p>
            <text:p text:style-name="common-al"/>
            <text:p text:style-name="last-al">Breda,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Aanvraag watervergunning van waterschap Brabantse Delta voor het uitvoeren van waterhuishoudkundige werkzaamheden ter hoogte van de Generaal Allenweg 34 te Zevenbergen.</meta:user-defined>
    <meta:user-defined meta:name="DCTERMS.W3CDTF/DCTERMS.available">2026-08-05</meta:user-defined>
    <meta:user-defined meta:name="DCTERMS.W3CDTF/OVERHEIDop.jaargang">2026</meta:user-defined>
    <meta:user-defined meta:name="OVERHEIDop.publicationIssue">20727</meta:user-defined>
    <meta:user-defined meta:name="OVERHEIDop.WsbID/DC.identifier">wsb-2026-20727</meta:user-defined>
    <meta:user-defined meta:name="OVERHEIDop.versieInformatie"/>
  </office:meta>
</office:document-meta>
</file>