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Aanleg kabels tbv camera's, PVVR, A-watergang, Diverse centrum locaties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03-08-2026</text:span> een aanvraag voor een vergunning in het kader van de Omgevingswet ontvangen voor <text:span text:style-name="nadrukvet">Kabels en leidingen, Aanleg kabels tbv camera's, PVVR, A-watergang, Diverse centrum locaties 's-Hertogenbosch</text:span>. De aanvraag is geregistreerd met zaaknummer 065484975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7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9751</meta:user-defined>
    <meta:user-defined meta:name="DCTERMS.abstract">Kabels en leidingen, Aanleg kabels tbv camera's, PVVR, A-watergang, Diverse centrum locaties 's-Hertogenbosch</meta:user-defined>
    <dc:language>nl</dc:language>
    <meta:user-defined meta:name="OVERHEIDop.locatietype/OVERHEIDop.gebiedsmarkering">Vlak</meta:user-defined>
    <meta:user-defined meta:name="DC.title">Aanvraag omgevingsvergunning Kabels en leidingen, Aanleg kabels tbv camera's, PVVR, A-watergang, Diverse centrum locaties 's-Hertogenbosch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25</meta:user-defined>
    <meta:user-defined meta:name="OVERHEIDop.WsbID/DC.identifier">wsb-2026-20725</meta:user-defined>
    <meta:user-defined meta:name="OVERHEIDop.versieInformatie"/>
  </office:meta>
</office:document-meta>
</file>