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Landpoortstraat 45 in Willemstad.</text:p>
      <text:section text:name="zakelijke-mededeling_id1-3-2" text:style-name="zakelijke-mededeling">
        <text:section text:name="zakelijke-mededeling-tekst_id1-3-2-1" text:style-name="zakelijke-mededeling-tekst">
          <text:section text:name="tekst_id1-3-2-1-1" text:style-name="tekst">
            <text:p text:style-name="common-al">Besluitnummer 1051568 ingevolge de Waterschapsverordening waterschap Brabantse Delta 2024 bekend gemaakt op 3 augustus 2026 voor het plaatsen van een damwand in a-water OVK07483, deels dempen van a-water OVK07483, ter hoogte van Landpoortstraat 45 in Willemstad.</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4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5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72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2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2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Watervergunning van waterschap Brabantse Delta voor waterhuishoudkundige werkzaamheden ter hoogte van Landpoortstraat 45 in Willemstad.</meta:user-defined>
    <meta:user-defined meta:name="DCTERMS.W3CDTF/DCTERMS.available">2026-08-05</meta:user-defined>
    <meta:user-defined meta:name="DCTERMS.W3CDTF/OVERHEIDop.jaargang">2026</meta:user-defined>
    <meta:user-defined meta:name="OVERHEIDop.externeBijlage">Besluit 1051568|exb-2026-27949</meta:user-defined>
    <meta:user-defined meta:name="OVERHEIDop.externeBijlage">06521039712-A|exb-2026-27950</meta:user-defined>
    <meta:user-defined meta:name="OVERHEIDop.externeBijlage">06521039712-B|exb-2026-27951</meta:user-defined>
    <meta:user-defined meta:name="OVERHEIDop.externeBijlage">INFR250629-T-SO-3101-Nieuwe situatie Landpoortstr|exb-2026-27952</meta:user-defined>
    <meta:user-defined meta:name="OVERHEIDop.publicationIssue">20720</meta:user-defined>
    <meta:user-defined meta:name="OVERHEIDop.WsbID/DC.identifier">wsb-2026-20720</meta:user-defined>
    <meta:user-defined meta:name="OVERHEIDop.versieInformatie"/>
  </office:meta>
</office:document-meta>
</file>