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nieuwen van een hekwerk ter plaatse van Verlengde Lodderlandsedijk 1 in Rockanj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2-08-2026 en geregistreerd onder zaaknummer  VTH202608-004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71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49</meta:user-defined>
    <meta:user-defined meta:name="DCTERMS.abstract">het vernieuwen van een hekwerk ter plaatse van Verlengde Lodderlandsedijk 1 in Rockanj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nieuwen van een hekwerk ter plaatse van Verlengde Lodderlandsedijk 1 in Rockanje</meta:user-defined>
    <meta:user-defined meta:name="DCTERMS.W3CDTF/DCTERMS.available">2026-08-05</meta:user-defined>
    <meta:user-defined meta:name="DCTERMS.W3CDTF/OVERHEIDop.jaargang">2026</meta:user-defined>
    <meta:user-defined meta:name="OVERHEIDop.publicationIssue">20718</meta:user-defined>
    <meta:user-defined meta:name="OVERHEIDop.WsbID/DC.identifier">wsb-2026-20718</meta:user-defined>
    <meta:user-defined meta:name="OVERHEIDop.versieInformatie"/>
  </office:meta>
</office:document-meta>
</file>