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vangen van lagedruk gasleidingen tussen Zuidendijk 327 en 383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vangen van lagedruk gasleidingen tussen Zuidendijk 327 en 383 in Dordrecht.</text:p>
            <text:p text:style-name="common-al">Zaaknummer: VTH202605-0546</text:p>
            <text:p text:style-name="common-al">Start bezwaartermijn (6 weken): 05-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7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05-0546</meta:user-defined>
    <meta:user-defined meta:name="DCTERMS.abstract">Het vervangen van lagedruk gasleidingen in een waterkering tussen Zuidendijk 327 en 383 in Dordrecht</meta:user-defined>
    <dc:language>nl</dc:language>
    <meta:user-defined meta:name="OVERHEIDop.locatietype/OVERHEIDop.gebiedsmarkering">Vlak</meta:user-defined>
    <meta:user-defined meta:name="DC.title">Waterschap Hollandse Delta - watervergunning voor het vervangen van lagedruk gasleidingen tussen Zuidendijk 327 en 383 in Dordrecht.</meta:user-defined>
    <meta:user-defined meta:name="DCTERMS.W3CDTF/DCTERMS.available">2026-08-05</meta:user-defined>
    <meta:user-defined meta:name="DCTERMS.W3CDTF/OVERHEIDop.jaargang">2026</meta:user-defined>
    <meta:user-defined meta:name="OVERHEIDop.publicationIssue">20717</meta:user-defined>
    <meta:user-defined meta:name="OVERHEIDop.WsbID/DC.identifier">wsb-2026-20717</meta:user-defined>
    <meta:user-defined meta:name="OVERHEIDop.versieInformatie"/>
  </office:meta>
</office:document-meta>
</file>